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7cfb4" officeooo:paragraph-rsid="0007cfb4"/>
    </style:style>
    <style:style style:name="T1" style:family="text">
      <style:text-properties officeooo:rsid="000844b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ateriał to 53 sekundowe nagranie. Pierwsze ujęcie przedstawia policjantów. Jeden z nich mówi: dziękujemy za nominowanie nas przez Koło Gospodyń <text:span text:style-name="T1">Wiejskich Tęgoborzanki do pomocy małemu Milanowi. Przyjmujemy wyzwanie i pomagamy małemu wojownikowi. Kolejne ujęcia przedstawiają robiących pompki policjantów. Następnie ten sam policjant mówi: przekazujemy pałeczkę pomocowej sztafety i dalej do wsparcia zachęcamy Komendę Powiatowej Państwowej Straży Pożarnej w Zawierciu, Straż Miejską w Zawierciu oraz Grupę Jurajską GOPR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  <style:master-page style:name="Left_20_Page" style:display-name="Left Page" style:page-layout-name="Mpm2" style:next-style-name="Right_20_Page"/>
    <style:master-page style:name="Right_20_Page" style:display-name="Right Page" style:page-layout-name="Mpm3" style:next-style-name="Left_20_Page"/>
    <style:master-page style:name="Envelope" style:page-layout-name="Mpm4"/>
    <style:master-page style:name="Index" style:page-layout-name="Mpm1"/>
    <style:master-page style:name="HTML" style:page-layout-name="Mpm5"/>
    <style:master-page style:name="Footnote" style:page-layout-name="Mpm6"/>
    <style:master-page style:name="Endnote" style:page-layout-name="Mpm6"/>
    <style:master-page style:name="Landscape" style:page-layout-name="Mpm7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4-10T10:36:45.826000000</meta:creation-date>
    <dc:date>2026-04-10T10:50:38.145000000</dc:date>
    <meta:editing-duration>PT3M34S</meta:editing-duration>
    <meta:editing-cycles>1</meta:editing-cycles>
    <meta:document-statistic meta:table-count="0" meta:image-count="0" meta:object-count="0" meta:page-count="1" meta:paragraph-count="1" meta:word-count="67" meta:character-count="521" meta:non-whitespace-character-count="455"/>
    <meta:generator>LibreOffice/24.8.2.1$Windows_X86_64 LibreOffice_project/0f794b6e29741098670a3b95d60478a65d05ef13</meta:generator>
  </office:meta>
</office:document-meta>
</file>